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e0c04" fo:background-color="transparent" style:font-size-asian="14pt" style:font-size-complex="14pt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e0c04" fo:background-color="transparen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5e28b" officeooo:paragraph-rsid="001e0c04" fo:background-color="#ffff00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e0c04" fo:background-color="#ffff00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e0c04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76db2" fo:background-color="transparent" loext:char-shading-value="0"/>
    </style:style>
    <style:style style:name="T4" style:family="text">
      <style:text-properties fo:color="#000000" loext:opacity="100%" fo:background-color="transparent" loext:char-shading-value="0"/>
    </style:style>
    <style:style style:name="T5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officeooo:rsid="002c24d7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officeooo:rsid="00351fa7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2">2</text:span><text:span text:style-name="T3">5</text:span><text:span text:style-name="T1">.08.2025</text:span></text:p>
      <text:p text:style-name="P4"><text:span text:style-name="T3">10</text:span><text:span text:style-name="T2">. О проведении экспертно-аналитического мероприятия</text:span></text:p>
      <text:p text:style-name="P5">Основание: Распоряжение контрольно-счетной палаты муниципального образования Курганинский район 20.08.2025 года № 54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4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5">от </text:span><text:span text:style-name="T10">14</text:span><text:span text:style-name="T5"> августа 2024 года № </text:span><text:span text:style-name="T10">766</text:span><text:span text:style-name="T5"> № «Об утверждении муниципальной программы муниципального образования Курганинский район </text:span><text:span text:style-name="T6">«</text:span><text:span text:style-name="T11">Развитие </text:span><text:span text:style-name="T12">физическ</text:span><text:span text:style-name="T7">ой куль</text:span><text:span text:style-name="T8">туры и спо</text:span><text:span text:style-name="T6">р</text:span><text:span text:style-name="T9">т</text:span><text:span text:style-name="T6">а» </text:span><text:span text:style-name="T9">на</text:span><text:span text:style-name="T6"> 2025-20</text:span><text:span text:style-name="T5">30</text:span><text:span text:style-name="T6"> годы»</text:span><text:span text:style-name="T4">.</text:span></text:p>
      <text:p text:style-name="P2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7:12.215000000</meta:creation-date>
    <dc:date>2025-10-02T16:27:24.055000000</dc:date>
    <meta:editing-duration>PT11S</meta:editing-duration>
    <meta:editing-cycles>1</meta:editing-cycles>
    <meta:document-statistic meta:table-count="0" meta:image-count="0" meta:object-count="0" meta:page-count="1" meta:paragraph-count="6" meta:word-count="129" meta:character-count="1206" meta:non-whitespace-character-count="1082"/>
    <meta:generator>LibreOffice/7.3.4.2$Windows_X86_64 LibreOffice_project/728fec16bd5f605073805c3c9e7c4212a0120dc5</meta:generator>
  </office:meta>
</office:document-meta>
</file>